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ing_20_4">
      <style:text-properties officeooo:paragraph-rsid="00168775"/>
    </style:style>
    <style:style style:name="P2" style:family="paragraph" style:parent-style-name="Heading_20_4">
      <style:text-properties officeooo:paragraph-rsid="00175257"/>
    </style:style>
    <style:style style:name="P3" style:family="paragraph" style:parent-style-name="Heading_20_4">
      <style:text-properties officeooo:paragraph-rsid="00176a3b"/>
    </style:style>
    <style:style style:name="T1" style:family="text">
      <style:text-properties officeooo:rsid="00168775"/>
    </style:style>
    <style:style style:name="T2" style:family="text">
      <style:text-properties officeooo:rsid="00175257"/>
    </style:style>
    <style:style style:name="T3" style:family="text">
      <style:text-properties officeooo:rsid="00176a3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" text:outline-level="4">Ligová soutěž klubů hospodské šipkové ligy<text:line-break/>Ligová soutěž Klubů hospodské šipkové ligy je rozdělena do dvou částí. Podzimní a jarní.<text:line-break/><text:line-break/>Podmínky k účasti v soutěži hospodské šipkové ligy:<text:line-break/>-soutěže se může zúčastnit každý řádně přihlášený klub<text:line-break/>-do soutěže bude přihlášen klub na základě řádně vyplněné přihlášky. Spolu s touto přihláškou je nutné uhradit registrační poplatek 1000,-Kč za družstvo.<text:line-break/>-počet klubů na domácí půdě není omezen.<text:line-break/><text:line-break/>Klub<text:line-break/>-Klub tvoří minimálně tři a maximálně 8 hráčů.</text:h>
      <text:h text:style-name="P1" text:outline-level="4"><text:soft-page-break/>-<text:span text:style-name="T1">výměna hráče jde pouze v přestupním termínu (200kč)</text:span><text:line-break/>-osobní údaje hráče jsou uvedeny na přihlášce.<text:line-break/>-přihláškou se klub zavazuje respektovat pravidla soutěže hospodské šipkové ligy.<text:line-break/>-V případě zániku družstva jsou jeho hráči volní od data ohlášení ukončení svojí činnosti.<text:line-break/>Kluby s počtem max 8 hráčů může překládat zápasy s ohlášením do 3 pracovních dnů před hracím termínem.<text:line-break/><text:line-break/>Nový hráč musí být dopsán 10 dnů před hracím dnem kdy má hráč nastoupit. Registrační poplatky<text:line-break/>-výše registračního poplatku za klub na jednu sezonu činí 1000,-Kč.<text:line-break/>-žádné další poplatky nejsou.<text:line-break/><text:line-break/>SPORTOVNÍ PRAVIDLA HŠL<text:line-break/>(hospodská šipková liga)<text:line-break/><text:line-break/>pro soutěže družstev platná od 1. <text:span text:style-name="T1">1</text:span>. 201<text:span text:style-name="T1">9</text:span><text:line-break/><text:line-break/>Obecná ustanovení<text:line-break/>1. Soutěže družstev se hrají podle předem stanovených sportovních pravidel a soutěžního řádu HŠL pro danou hráčskou sezónu, které schvaluje HŠL.<text:line-break/>2. Domácí družstvo musí v soutěžních utkáních zajistit, aby tým soupeře měl k dispozici minimálně šest míst k sezení s výhledem na terč pro utkání.<text:line-break/>3. Domácí tým musí umožnit hostujícím hráčům, aby měl alespoň 15 minut před utkáním přístup k terči k tréninku. Tato lhůta se úměrně zkracuje, či ruší v případě zpoždění hostujícího týmu.<text:line-break/>4. Čekací doba na tým, nestanoví-li HŠL jinak, je 30 minut. <text:line-break/>5. Hráči a hráčky mladší 15 - ti let mohou hrát soutěžní utkání jen za doprovodu svých rodičů nebo jimi pověřených zástupců.<text:line-break/>Leg - legem se rozumí jedna konkrétní hra, složená z několika kol mezi dvěma a více hráči. V jednom kole má hráč maximálně tři hody šipkou směrem k terči.<text:line-break/>Zápas - rozumí se odehrání předem stanoveného počtu legů , tvořících jeden zápas mezi dvěma či více hráči <text:line-break/>Utkání – rozumí se odehrání předem stanoveného počtu zápasů, tvořících utkání mezi dvěma družstvy (týmy) <text:line-break/>Zdravotní zóna – území, ve kterém je při utkání, či zápasu zakázáno kouření <text:line-break/>DO = double out - ukončování hry dvojnásobným polem příslušné hodnoty <text:line-break/>DIN = double in - záhájení hry dvojnásobným polem příslušné hodnoty <text:line-break/><text:line-break/>B.1. Šipkové přístroje<text:line-break/>B.1.1. Pro soutěže konané pod hlavičkou HŠL se používají šipkové přístroje, které schválí HŠL. <text:line-break/>B.2. Hrací sál, hrací prostor a zdravotní zóna<text:line-break/>B.2.1. Za hrací sál se považuje místnost, oddělený prostor, ve které jsou umístěny soutěžní terče.<text:line-break/>B.2.2. Za hrací prostor se považuje prostor do vzdálenosti 3,60 m od zadní stěny šipkového přístroje ( za hrací čárou min 80cm). Šířka hracího prostoru nesmí být menší než 1,2 m. Bok šipkového přístroje musí být umístěn nejméně ve vzdálenosti 80 cm od pevné stěny (ke středu) . Výška hracího prostoru (vzdálenost mezi podlahou a stropem) nesmí být menší než 2,30 m. Případné zmenšení hracího prostoru při turnajové soutěži musí být schváleno rozhodčím této soutěže. Vhozena první šipka v zápase, nemůže již být případně nevyhovující hrací prostor předmětem protestu.<text:line-break/>B.2.3. Za zdravotní zónu se považuje území hracího prostoru a prostor ve vzdálenosti 2 metry <text:soft-page-break/>od hracího prostoru.<text:line-break/>B.2.4. V průběhu soutěžního zápasu, resp. utkání, nesmí žádný z jeho účastníku v hracím prostoru kouřit a konzumovat nápoje či jídlo.<text:line-break/>B.2.5. Ve zdravotní zóně, je-li vyhlášena, platí zákaz kouření.<text:line-break/>B.2.6. Vyhlášení zdravotní zóny při turnajích a týmových utkáních je v pravomoci pořadatelů.<text:line-break/>B.2.7. V případě, že kdokoliv z účastníků zápasu, resp. utkání požádá před nebo během utkání či zápasu o vyhlášení zdravotní zóny, je rozhodčí nebo pořadatel utkání, či zápasu povinen tuto zónu vyhlásit minimálně na zápasy a utkání hráče, který o to požádal.<text:line-break/><text:line-break/>B.3. Čára hodu<text:line-break/>B.3.1. Střed terče - v ideálním případě je střed terče umístěn ve výšce 1,73 m. Vzhledem k tomu, že technický stav elektronických terčů neumožňuje vždy nastavení ideální výšky středu terče, je dovolená tolerance patnácti výškových milimetrů v obou směrech.<text:line-break/>B.3.2. Čára hodu je vodorovná přímka v úhlopříčné vzdálenosti 2,935 m od středu terče. V případě nastavení ideální výšky je kolmá vzdálenost odhodové čáry od terče 2,37 m.<text:line-break/>B.3.3. Odhodová čára musí být pevně vyznačena nejméně v šíři 25 cm do obou stran od osy terče, která je vyznačena středem dolní hrany šipkového přístroje. Odhodová čára je vyznačena vždy tak, že se na této nestojí. <text:line-break/><text:line-break/>B.4. Hod<text:line-break/>B.4.1. Pro každé kolo má hráč k dispozici maximálně 3 šipky, které hází směrem k terči. Šipky hází postupně jednu po druhé vlastní rukou.<text:line-break/>B.4.2. Hod se provádí vstoje. Výjimkou může být pouze zranění nebo zdravotní handicap vyžadující změnu postoje.<text:line-break/>B.4.3. Hodí-li hráč šipku mimo terč s bodovými výsečemi nebo mimo šipkový přístroj, je hod považován za uskutečněný (i v případě rozhozu na střed) a hod se odečítá i v tom případě, že přístroj šipku neodečte.<text:line-break/>B.4.4. Hráč, který zahajuje další sérii hodů, je povinen si šipkový přístroj překontrolovat, zda je správně nastaven .<text:line-break/>B.4.5. Odhodí-li hráč šipku dříve, než mu signalizuje přístroj nebo v případě, že přístroj hod nezaznamená a šipka je v terči, může být tento hod dodatečně zaznamenán jen se souhlasem soupeře nebo rozhodčího. Jinak se považuje tento hod za uskutečněný.<text:line-break/>B.4.6. Pokud šipkový přístroj prokazatelně během jednoho legu zapíše třikrát chybný údaj, je to považováno za poruchu a leg se opakuje.<text:line-break/>B.4.7. Změní-li hráč komukoliv číslo na displeji nebo počet šipek v kole neoprávněným způsobem (např. šipkou, neoprávněným odepsáním při vytahování šipek apod.) a tento krok nejde napravit prohrává leg s výjimkou uvedenou v B.5.8.<text:line-break/>B.4.8. Dojde-li při zahájení legu k záměně pořadí hráčů (dvojic) a na tuto chybu je upozorněno před odhozením šipky hráčem (dvojicí) č. 2, pak hráč (dvojice), která chybovala, na kredituje a navolí novou hru a nedohraný leg se opakuje. V případě, že na chybu není upozorněno dříve, než hráč č. 2 odhodí první šipku, pak se leg dohrává tak jak byl započat a k výměnám hráčů (dvojic) při zahájení legu dojde v následujícím legu.<text:line-break/><text:line-break/>B.5. Hod jednou šipkou na střed<text:line-break/>B.5.1. Hráč má k dispozici max. 3 šipky <text:line-break/>B.5.2. Platí první zabodnutá šipka a hráč již další šipku nesmí odhodit. <text:line-break/>B.5.3. V souboji vítězí hráč, jehož šipka je zabodnuta blíže středu terče. <text:line-break/>B.5.4. Zasáhnou-li oba hráči červený nebo oba modrý střed (z červeného i modrého středu se šipka vytahuje), případně jsou-li jejich šipky ve stejné vzdálenosti od středu, musí se rozhazovat ještě jednou, přičemž hrají v opačném pořadí.<text:line-break/>B.5.5. V modrém středu se vzdálenost od červeného středu již nepočítá. <text:line-break/>B.5.6. V červeném středu se vzdálenost od absolutního středu terče již nepočítá.<text:line-break/><text:soft-page-break/>B.5.7 Pokud se hráči při souboji na jednu šipku nezabodne ani jedna ze tří šipek do terče, nemá již další pokusy a vyhrává soupeř, kterému se musí alespoň jedna šipka ze tří zabodnout kamkoliv do terče.<text:line-break/>B.5.8. Pokud se ani druhému hráči nezabodne ani jedna ze tří šipek, opakují hráči tento rozhoz znovu ve stejném pořadí. <text:line-break/>B.5.9. Pokud hráč svému soupeři svým hodem vyrazí šipku v terči již zabodnutou, oba hráči tento rozhoz opakují znovu ve stejném pořadí. <text:line-break/>B.5.10. Oba hráči vytahují šipky z terče, až když si pozici šipek v terči vzájemně odsouhlasí. <text:line-break/>B.5.11. V zápase dvojic absolvuje výše uvedený souboj na jednu šipku z každé dvojice pouze jeden hráč (jako první může házet kdokoliv z dvojice). <text:line-break/>B.5.12. Pokud první hráči nerozhodnou, jsou v druhém souboji vystřídáni dalšími hráči z dvojice (resp. čtveřice v případě ligového utkání dvojic), a to v opačném pořadí. To se opakuje tak dlouho, dokud není rozhodnuto o vítězi v souboji jednou šipkou na střed.<text:line-break/><text:line-break/><text:line-break/>Soutěž družstev<text:line-break/><text:line-break/>A. Pravidla a podmínky vzniku a existence a organizační struktura ligových klubů<text:line-break/><text:line-break/>A.1. Podmínky pro vznik (zánik) a existenci ligových klubů <text:line-break/>A.1.1. Ligový klub může vzniknout těmito způsoby: <text:line-break/>A.1.2. S přihláškou do soutěže je družstvo, resp. ligový klub povinen poskytnout jména a údaje (email a tel. číslo) na kapitána.<text:line-break/>A.1.3. Všechna družstva, resp. ligové kluby se přihláškou do soutěže HŠL zavazují respektovat podmínky, propozice, pravidla a soutěžní řád pro danou soutěž vyhlášenou HŠL.<text:line-break/>A.1.4. Pokud dojde k vyloučení družstva z Ligové soutěže a zároveň dojde k zániku ligového klubu, stávají se hráči volnými. <text:line-break/><text:line-break/>B. Kapitán družstva<text:line-break/>B.1 Společně s kapitánem soupeře řídí ligové utkání a plní funkci rozhodčího . Povinností kapitána domácího týmu je před zahájením utkání zajistit způsobilost hracího prostoru. Povinností hostujícího kapitána je možnost přeměření vzdálenosti odhodové čáry apod.<text:line-break/>B.2 Určuje nasazení hráčů svého družstva pro utkání jejich zapsáním do zápisu z utkání.<text:line-break/>B.3 Je přítomen po celý průběh ligového utkání. V případě opuštění ligového utkání určí svého zástupce, na kterého přecházejí práva o povinnosti kapitána, a do zápisu z utkání změnu kapitána zaznamená.<text:line-break/>B.4 Zodpovídá za správnost zápisu z utkání povídá za správnost zápisu z utkání.<text:line-break/>B.5. Startovní čára: pokud není-li pevná deska a je pouze startovní čára hlídají přešlap pouze kapitáni týmů <text:line-break/>C. Rozhodování v soutěžních utkáních<text:line-break/>C.1. Rozhodčí pro ligové utkání jsou kapitáni nebo jejich určení zástupci.<text:line-break/>C.2. Pokud se kapitáni nedohodnou na řešení případného sporu a utkání není dohráno, uvedou oba kapitáni do zápisu důvody, proč utkání není dohráno a stvrdí to svým podpisem. Zápis neprodleně doručí na příslušný sekretariát HŠL<text:line-break/>C.3. Příslušný sekretariát má právo kontroly průběhu utkání a to i zpětně, např. kontrolou zápisu utkání apod..</text:h>
      <text:h text:style-name="P2" text:outline-level="4"><text:soft-page-break/><text:span text:style-name="T1">C.4. O sporných utkáních a nesportovním chování rozhoduje rozhodčí komise.</text:span><text:line-break/><text:line-break/>D. Systém ligové soutěže<text:line-break/>D.1. V ligových utkáních jsou základní hry stanoveny takto:<text:line-break/>Nejvyšší soutěž - 501 Double Out, na dva vítězné legy<text:line-break/>D.2. Ligová utkání se hrají v základní části ve skupinách systémem každý s každým, podzim – jaro. Finálová část např. ve formě play off, finálových skupin apod. je přípustná.<text:line-break/>D.3. Ke změně termínu ligového utkání může dojít pouze s písemným souhlasem vedoucích obou družstev. Zásadně platí, že přeložená utkání se především předehrávají. Výjimečně může být utkání odehráno po původně stanoveném termínu, a to nejpozději tak, aby nedošlo ke zpochybnění regulérnosti soutěže <text:span text:style-name="T1">v prvém možném volném termínu dle rozpisu.</text:span><text:line-break/>D.4. Poslední dvě ligová kola soutěže, případně každé části soutěže, která rozhoduje o postupu do další části soutěže (jako jsou finálové skupiny, play off, …), nesmí být dohrávána po stanoveném termínu.<text:line-break/>D.5. V případě, že klub má v jedné soutěži více družstev, musí vzájemná utkání odehrát nejpozději den před zahájením čtvrtého kola před koncem, a to bez ohledu na rozlosování.<text:line-break/><text:line-break/>E. Nadstavbová část<text:line-break/>E.1. Za nadstavbovou část z pohledu tohoto soutěžního řádu je považováno play off, baráže, kvalifikace.<text:line-break/><text:line-break/>F. Ligové utkání HŠL<text:line-break/>F.1. K ligovému utkání nastupují 3 hráči základní sestavy a až 3 náhradníci. Ve výjimečných případech je přípustné, aby k ligovému utkání nastoupili jen 2 hráči. V tomto případě je vždy neobsazen v zápisu z utkání hráč č. 3. Kapitáni uvedou tuto skutečnost vždy do zápisu. <text:line-break/>F.2. Nastoupí-li družstvo jen se dvěma hráči, pak zápasy hráče (singly), který chybí, vyhrává soupeř kontumačně 2:0 a získává pro svůj tým jeden bod. V zápase dvojic prohrává družstvo 2:0 na legy a zároveň 1 bod.<text:line-break/>F.3. Základní ligové utkání se skládá z 9 řádných zápasů jednotlivců a 6 zápasů teamů hraných na 2 vítězné legy. K týmové hře nastupují vždy 2 hráči jednoho týmu, hrající na dva displeje .<text:line-break/>F.4. V utkáních jednotlivců se hraje hra 501 DO. V utkání dvojic se hraje tři hry 501 DO Liga, ve druhém pak tři hry Cricket Cut Throat team ( 15 kol) .<text:line-break/>F.5. Tři zápasy dvojic se hrají modelem tzv. týmové hry 501DO na dva vítězné legy.<text:line-break/>F.6. Cricket Cut Throat se hraje podle zvyklostí (15 kol). Hraje se na 15 kol zavření na dva displeje . Vítězem utkání jsou hráči, kteří uzavřou všechna čísla na displeji a má stejně nebo méně bodů než soupeř. V případě, že se tak nestane, je vítězem dvojice s menším počtem bodů (bez dodatečného dopočítávání přístrojem apod.). V případě bodové shody rozhoduje rozhoz na střed.<text:line-break/>F.6a. Hra 301 se hraje v teamu tři proti třem každej svůj displej na 2 vítězné legy (double vstup DIN , double výstup ) můžou hrát i náhradníci.<text:line-break/>F.6b. Hra 701DO(vláček) je hra pouze na jeden leg kde hrají základní sestava ( nesmí hrát náhradníci).<text:line-break/>F.7. Pořadí dílčích zápasů je dáno rozpisem v zápise z utkání. Jakékoliv změny v pořadí zápasů mohou být provedeny jen se souhlasem obou kapitánů.<text:line-break/>F.8. V ligovém utkání se musí odehrát všechny zápasy dle rozpisu, nejde-li o utkání v play off.<text:line-break/>F.9. Před utkáním kapitáni obou družstev zapíší do svých zápisů z utkání fyzicky přítomné hráče (nejméně tři) v pořadí, které si sami určí. Náhradní<text:span text:style-name="T2">ci musí být napsáni před zahájením utkání.</text:span> <text:line-break/>F.10. Své zápisy z utkání vyplňují kapitáni současně. Po vyplnění si je vzájemně předloží k doplnění. Po předložení zápisu utkání soupeři již nelze přehazovat hráče na jednotlivých pozicích. <text:span text:style-name="T2">Odsouhlasenou soupisku stvrdí navzájem podpisem. </text:span><text:line-break/><text:soft-page-break/>F.11. V průběhu ligového utkání může náhradník vystřídat hráče na dané pozici dle rozpisu. Tato skutečnost musí být uvedena do zápisu ligového utkání. Náhradník může střídat náhradníka. <text:span text:style-name="T2">Každé střídání musí být řádně nahlášeno a zapsáno .</text:span><text:line-break/>F.12. Vystřídaný hráč může střídat zpět a to opakovaně. Do utkání se ovšem může vrátit jen na pozici hráče, ze které byl střídán. <text:line-break/>F.13. Po ukončení utkání oba kapitáni povinni překontrolovat správnost zápisů z utkání a podepsat jej. Zápis z utkání je kapitán domácího družstva povinen poslat sms , massenger po odehrání utkání, pokud tak neučiní zápas bude kontumován ve prospěch hostů (wiz kontumace)<text:line-break/>F.14. Výsledky posílat max do druhého dne neděle do 12:00h pokud se zápas neodehraje v jiný termín . Buď sms 732218319 nebo na messenger ( Lukáš Telička )<text:line-break/><text:line-break/>G. Bodové hodnocení ligových utkání a vedení tabulek <text:line-break/>G.1. Body za jednotlivá utkání do tabulky budou započítávány takto:<text:line-break/>vítězství = +3 body<text:line-break/>Remíza = +1 bod<text:line-break/>Výhra v prodloužení = +2 body<text:line-break/>prohra = 0 bodů<text:line-break/>1 kontumace = -3 body.<text:line-break/>2 kontumace = -6 bodů.<text:line-break/>3 kontumace vyloučení ze soutěže<text:line-break/>G.2. V průběhu soutěže se ligové tabulky řadí obvykle užívaným způsobem. Tzn., že při shodě bodů se družstva řadí v tabulce přednostně podle skóre.<text:line-break/>G.2.1. Konečná tabulka při shodě bodů rozhoduje vzájemný zápas.<text:line-break/>G.2.2.Při shodě vzájemných zápasů rozhoduje score.<text:line-break/><text:line-break/>H. Přestupový řád <text:line-break/>H.1. Přestupy<text:line-break/>H.1.1. Přestup je možný po skončení kalendářního ročníku ( zadarmo ) .<text:line-break/>H.1.2. Letní přestupní termín i je od 1. 5. do 31.8 je zdarma.<text:line-break/>H.1.3. Přestup je možný vždy po odehrání podzimní části do 31.12. (<text:span text:style-name="T2">2</text:span>00kč)<text:line-break/>H.1.4. Hráč během sezony může pouze jednou přestoupit !<text:line-break/><text:line-break/>H.2. Hostování <text:line-break/>H.2.1. Hostování není povoleno.<text:line-break/>I. Ostatní podmínky <text:line-break/>I.1. Pravidla a správní poplatky za nevynucenou změnu názvu družstva (klubu) a nevynucenou změnu hracího místa:<text:line-break/>Změna názvu družstva mimo sezónu (nejpozději do zveřejnění rozlosování) – 0 Kč <text:line-break/>Změna názvu družstva v sezóně (resp. po zveřejnění rozlosování) – 500 Kč<text:line-break/>Změna hracího místa v průběhu sezóny (resp. po zveřejnění rozlosování) – 500 Kč<text:line-break/>Změna hracího místa mimo sezónu (nejpozději do zveřejnění rozlosování) – 0 Kč <text:line-break/>Změna hracího místa z důvodu zásahu vyšší moci (zrušení hracího místa apod.) – 0 Kč (uzavření hracího místa) <text:line-break/><text:line-break/>J. Sestupový a postupový řád není zatím aktivní!!!<text:line-break/>J1. Sestupový a postupový řád pro všechny HŠL na začátku ligové sezóny a je pro všechny družstva závazný.<text:line-break/>J2. Dodatkový postupový klíč - v případě potřeby může být ligová skupina doplněna do příslušného počtu týmů. Doplnění týmů do ligových skupin se provádí podlé níže uvedeného klíče:<text:line-break/>1. Družstva postupující dle vypsaných sestupových a postupových řádů pro dané soutěže <text:line-break/><text:soft-page-break/>2. Družstva do 3. místa nižší soutěže (včetně) <text:line-break/>3. Družstva na sestupových místech z vyšší soutěže (mimo poslední tým soutěže), v pořadí dle umístění v dané soutěž<text:line-break/>4. Družstvo na 4. místě z nižší soutěže<text:line-break/>5. Družstvo na posledním místě vyšší soutěže<text:line-break/>6. Družstva na 5. a dalším místě nižší soutěže<text:line-break/><text:line-break/>K. Prémiový řád <text:line-break/>K1. Za účast v ligové soutěži a umístění v tabulce po skončení ligové soutěže mohou obdržet družstva odměny.<text:line-break/>K2. Výši odměn vyhlašují pro každou ligovou soutěž HŠL<text:line-break/>K3. Prémie za ligovou soutěž se vyplácejí po skončení ligové soutěže.<text:line-break/>K4. O odebrání nebo krácení prémií pro jednotlivá družstva může v odůvodněných případech rozhodnout HŠL.<text:line-break/><text:line-break/>L. Dodatek k pravidlům <text:line-break/>L1. V týmu HŠL nesmí hrát žádný extraligový hráč.<text:line-break/>L2. Hranice hracích míst:<text:line-break/>Kojetín – Hulín<text:line-break/>Kojetín – Ivanovice na Hané<text:line-break/>Kojetín – Přerov<text:line-break/>Kojetín – Prostějov<text:line-break/>L3. Credity na zápas vždy platí domácí team.<text:line-break/>L4. Občerstvení na zápas chystá vždy domácí team pro hostující team (netýká se alkoholu pouze jídla) .<text:line-break/>L5. Každý tým daruje cenu na ukončenou v hodnotě 500,- Kč (jedná se o majitele hospody u kterého hrajete).</text:h>
      <text:h text:style-name="P2" text:outline-level="4"><text:span text:style-name="T2">M. Vzhled, chování a vystupování všech zúčastněných při soutěži</text:span></text:h>
      <text:h text:style-name="P2" text:outline-level="4"><text:span text:style-name="T2">M.1.1. Přerušení hry je možné pouze :</text:span></text:h>
      <text:h text:style-name="P2" text:outline-level="4"><text:span text:style-name="T2">1) při poruše šipkového stroje, v tom případě se rozehraný leg opakuje od začátku</text:span></text:h>
      <text:h text:style-name="P2" text:outline-level="4"><text:span text:style-name="T2">2) při závadě na šipkách hráče</text:span></text:h>
      <text:h text:style-name="P3" text:outline-level="4"><text:span text:style-name="T2">3) v případě odůvodněné žádosti hráče (družstva)k opuštění hracího prostoru</text:span></text:h>
      <text:h text:style-name="P3" text:outline-level="4"><text:span text:style-name="T3">M.1.2.</text:span></text:h>
      <text:h text:style-name="P3" text:outline-level="4">-<text:span text:style-name="T3">Pro případy v bodě 2) a 3) platí časový limit o délce max. 5 minut a po uplynutí tohoto limitu , eventuálně při opuštění hracího prostoru bez důvodu nebo souhlasu rozhodčího , ztrácí hráč (družstvo) nárok na pokračování ve hře a zápas je ukončen v jeho nesprospěch.</text:span></text:h>
      <text:h text:style-name="P3" text:outline-level="4"><text:soft-page-break/>- <text:span text:style-name="T3">Organizátoři soutěže HŠL mají právo zakázat kouření nebo používání alkoholu v kterékoli soutěži organizované v její pravomoci.</text:span></text:h>
      <text:h text:style-name="P3" text:outline-level="4">-<text:span text:style-name="T3">Hráči i ostatní osoby související se zápasem nesmějí narušovat nebo zdržovat průběh zápasu.</text:span></text:h>
      <text:h text:style-name="P3" text:outline-level="4"><text:span text:style-name="T3">N.1. Rozhodčí komise:</text:span></text:h>
      <text:h text:style-name="P3" text:outline-level="4"><text:span text:style-name="T3">Rozhodčí komise bude tvořit tři členové (může se složení měnit dle projednávaného družstva).</text:span></text:h>
      <text:h text:style-name="P3" text:outline-level="4"><text:span text:style-name="T3">Rozhodnutí komise proběhne do 10 dní po doručení sporných záležitostí k vedení HŠL (</text:span><text:a xlink:type="simple" xlink:href="mailto:hosilkojetin.wz.cz@seznam.cz" text:style-name="Internet_20_link" text:visited-style-name="Visited_20_Internet_20_Link"><text:span text:style-name="T3">hosilkojetin.wz.cz@seznam.cz</text:span></text:a><text:span text:style-name="T3">)</text:span></text:h>
      <text:h text:style-name="P3" text:outline-level="4"><text:span text:style-name="T3">Rozhodčí komise :</text:span></text:h>
      <text:h text:style-name="P3" text:outline-level="4"><text:span text:style-name="T3">1.</text:span></text:h>
      <text:h text:style-name="P3" text:outline-level="4"><text:span text:style-name="T3">2.</text:span></text:h>
      <text:h text:style-name="P3" text:outline-level="4"><text:span text:style-name="T3">3.</text:span><text:line-break/><text:line-break/>Závěrečná ustanovení<text:line-break/>1. HŠL si vyhrazuje právo v průběhu sezóny změnit, upravit či doplnit a doplňovat pravidla.<text:line-break/>2. Doplňující krajská pravidla budou doplňována v souladu s principem Fair Play , v souladu s pravidly HŠL<text:line-break/>3. Pravidla byla aktualizována <text:span text:style-name="T2">1.1.2019</text:span><text:line-break/><text:line-break/>Jakékoliv dotazy nebo nejasnosti v průběhu ligy volejte ředitele soutěže David Konečný (tel.: 608 846 153)</text:h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cs" fo:country="CZ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cs" fo:country="CZ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paragraph-properties fo:margin-top="0.212cm" fo:margin-bottom="0.212cm" loext:contextual-spacing="false"/>
      <style:text-properties style:font-name="Liberation Serif" fo:font-family="'Liberation Serif'" style:font-family-generic="roman" style:font-pitch="variable" fo:font-size="12pt" fo:font-weight="bold" style:font-name-asian="SimSun" style:font-family-asian="SimSun" style:font-family-generic-asian="system" style:font-pitch-asian="variable" style:font-size-asian="12pt" style:font-weight-asian="bold" style:font-name-complex="Lucida Sans" style:font-family-complex="'Lucida Sans'" style:font-family-generic-complex="system" style:font-pitch-complex="variable" style:font-size-complex="12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2-17T17:23:23.688000000</meta:creation-date>
    <dc:date>2018-12-20T13:38:59.846000000</dc:date>
    <meta:editing-duration>P2DT19H42M55S</meta:editing-duration>
    <meta:editing-cycles>2</meta:editing-cycles>
    <meta:generator>LibreOffice/6.0.3.2$Windows_X86_64 LibreOffice_project/8f48d515416608e3a835360314dac7e47fd0b821</meta:generator>
    <meta:document-statistic meta:table-count="0" meta:image-count="0" meta:object-count="0" meta:page-count="8" meta:paragraph-count="19" meta:word-count="2904" meta:character-count="18270" meta:non-whitespace-character-count="15312"/>
  </office:meta>
</office:document-meta>
</file>